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sans-serif" svg:font-family="sans-serif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Calibri" fo:font-size="13pt" style:font-size-asian="13pt" style:font-size-complex="13pt"/>
    </style:style>
    <style:style style:name="P2" style:family="paragraph" style:parent-style-name="Standard">
      <style:paragraph-properties fo:line-height="150%"/>
      <style:text-properties style:font-name="Calibri" fo:font-size="13pt" officeooo:paragraph-rsid="0000bdbb" style:font-size-asian="13pt" style:font-size-complex="13pt"/>
    </style:style>
    <style:style style:name="P3" style:family="paragraph" style:parent-style-name="Standard">
      <style:paragraph-properties fo:line-height="150%"/>
      <style:text-properties style:font-name="Calibri" fo:font-size="13pt" officeooo:paragraph-rsid="000412d5" style:font-size-asian="13pt" style:font-size-complex="13pt"/>
    </style:style>
    <style:style style:name="P4" style:family="paragraph" style:parent-style-name="Standard">
      <style:paragraph-properties fo:line-height="150%"/>
      <style:text-properties style:font-name="Calibri" fo:font-size="13pt" officeooo:rsid="0000bdbb" officeooo:paragraph-rsid="0000bdbb" style:font-size-asian="13pt" style:font-size-complex="13pt"/>
    </style:style>
    <style:style style:name="P5" style:family="paragraph" style:parent-style-name="Standard">
      <style:paragraph-properties fo:line-height="150%"/>
      <style:text-properties style:font-name="Calibri" fo:font-size="13pt" fo:font-weight="bold" officeooo:paragraph-rsid="0000bdbb" style:font-size-asian="13pt" style:font-weight-asian="bold" style:font-size-complex="13pt" style:font-weight-complex="bold"/>
    </style:style>
    <style:style style:name="P6" style:family="paragraph" style:parent-style-name="Standard">
      <style:paragraph-properties fo:line-height="150%" fo:text-align="center" style:justify-single-word="false"/>
      <style:text-properties style:font-name="Calibri" fo:font-size="13pt" fo:font-weight="bold" officeooo:paragraph-rsid="0000bdbb" style:font-size-asian="13pt" style:font-weight-asian="bold" style:font-size-complex="13pt" style:font-weight-complex="bold"/>
    </style:style>
    <style:style style:name="P7" style:family="paragraph" style:parent-style-name="Standard">
      <style:paragraph-properties fo:line-height="150%"/>
      <style:text-properties style:font-name="Calibri" fo:font-size="13pt" fo:font-weight="bold" officeooo:rsid="0000bdbb" officeooo:paragraph-rsid="0000bdbb" style:font-size-asian="13pt" style:font-weight-asian="bold" style:font-size-complex="13pt" style:font-weight-complex="bold"/>
    </style:style>
    <style:style style:name="P8" style:family="paragraph" style:parent-style-name="Standard">
      <style:paragraph-properties fo:line-height="150%"/>
      <style:text-properties style:font-name="sans-serif" fo:font-size="15pt" officeooo:rsid="0000bdbb" officeooo:paragraph-rsid="0000bdbb"/>
    </style:style>
    <style:style style:name="P9" style:family="paragraph" style:parent-style-name="Standard">
      <style:paragraph-properties fo:line-height="150%"/>
      <style:text-properties fo:font-weight="bold" officeooo:paragraph-rsid="000412d5" style:font-weight-asian="bold" style:font-weight-complex="bold"/>
    </style:style>
    <style:style style:name="P10" style:family="paragraph" style:parent-style-name="Standard">
      <style:paragraph-properties fo:line-height="150%"/>
      <style:text-properties style:font-name="Calibri" fo:font-size="13pt" fo:font-weight="bold" officeooo:paragraph-rsid="000412d5" style:font-size-asian="13pt" style:font-weight-asian="bold" style:font-size-complex="13pt" style:font-weight-complex="bold"/>
    </style:style>
    <style:style style:name="P11" style:family="paragraph" style:parent-style-name="Standard">
      <style:paragraph-properties fo:line-height="150%"/>
      <style:text-properties officeooo:paragraph-rsid="000412d5"/>
    </style:style>
    <style:style style:name="T1" style:family="text">
      <style:text-properties officeooo:rsid="0000bdbb"/>
    </style:style>
    <style:style style:name="T2" style:family="text">
      <style:text-properties officeooo:rsid="000412d5"/>
    </style:style>
    <style:style style:name="T3" style:family="text">
      <style:text-properties style:font-name="Calibri" fo:font-size="13pt" style:font-size-asian="13pt" style:font-size-complex="13pt"/>
    </style:style>
    <style:style style:name="T4" style:family="text">
      <style:text-properties style:font-name="Calibri" fo:font-size="13pt" officeooo:rsid="000412d5" style:font-size-asian="13pt" style:font-size-complex="13pt"/>
    </style:style>
    <style:style style:name="T5" style:family="text">
      <style:text-properties style:font-name="Calibri" fo:font-size="13pt" officeooo:rsid="0004450c" style:font-size-asian="13pt" style:font-size-complex="13pt"/>
    </style:style>
    <style:style style:name="T6" style:family="text">
      <style:text-properties officeooo:rsid="0004450c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/></text:p>
      <text:p text:style-name="P6">REGULAMIN KONKURSU NA FILM "Chronię środowisko - toaleta to nie śmietnik"</text:p>
      <text:p text:style-name="P6"/>
      <text:p text:style-name="P5"><text:span text:style-name="T1">I. </text:span>Postanowienia ogólne</text:p>
      <text:p text:style-name="P5"/>
      <text:p text:style-name="P2">1.Niniejszy regulamin określa warunki, na jakich odbywa się konkurs <text:span text:style-name="T1">filmów, kliów, animacji </text:span><text:s/>"Chronię środowisko - toaleta to nie śmietnik"</text:p>
      <text:p text:style-name="P2">2.Organizatorem konkursu jest <text:span text:style-name="T1">Zespół Szkolno-Przedszkolny nr 2 <text:s/>w Gdyni</text:span></text:p>
      <text:p text:style-name="P2">3.Konkurs skierowany jest do uczniów szk<text:span text:style-name="T1">oły podstawowej klasy 4-8.</text:span></text:p>
      <text:p text:style-name="P2"><text:span text:style-name="T1">4</text:span>. Do konkursu można przystąpić indywidualnie bądź w zespole <text:span text:style-name="T1">(maksymalnie 4 osoby)</text:span> </text:p>
      <text:p text:style-name="P2"/>
      <text:p text:style-name="P7">II. Cel konkursu:</text:p>
      <text:p text:style-name="P7"/>
      <text:p text:style-name="P4"><text:s/>- budowanie społeczeństwa obywatelskiego w obszarze ochrony środowiska,</text:p>
      <text:p text:style-name="P2">- podniesienie kompetencji oraz wzrost świadomości ekologicznej dzieci, uczniów, nauczycieli i społeczności lokalnych w zakresie właściwego korzystania z urządzeń kanalizacyjnych i prawidłowych zasad postępowania z odpadami komunalnymi,</text:p>
      <text:p text:style-name="P2">- przyjmowanie postawy świadomości wartości i poczucia odpowiedzialności za obecny i przyszły stan środowiska przyrodniczego,</text:p>
      <text:p text:style-name="P2">- gotowość do działań na rzecz zrównoważonego rozwoju,</text:p>
      <text:p text:style-name="P4">- kształtowanie poczucia wartości i przydatności indywidualnego oraz grupowego działania.</text:p>
      <text:p text:style-name="P2"/>
      <text:p text:style-name="P5">III. Przedmiot <text:span text:style-name="T2">i</text:span> czas trwania konkursu</text:p>
      <text:p text:style-name="P5"/>
      <text:p text:style-name="P2">1.Przedmiotem konkursu jest krótki film, <text:span text:style-name="T1">spot, klip</text:span> <text:s/>ujęty w formie multimedialnej, trwający maksymalnie <text:span text:style-name="T1">3 minuty</text:span> <text:span text:style-name="T1">na</text:span> temat <text:s/>"Chronię środowisko - toaleta to nie śmietnik"</text:p>
      <text:p text:style-name="P2">2.Spot/<text:span text:style-name="T1">film</text:span> nie powinien być tylko obrazem. </text:p>
      <text:p text:style-name="P3"><text:span text:style-name="T1">3</text:span>.Prace konkursową należy umieścić na portalu YouTube <text:span text:style-name="T2">(film niepubliczny lub publiczny)</text:span>. </text:p>
      <text:p text:style-name="P3"><text:soft-page-break/>W opisie filmu należy zamieścić opis: <text:span text:style-name="T2">tytuł, </text:span><text:s/>imiona i nazwiska autorów. Adres filmu na portalu YouTube należy zgłaszać do dnia <text:span text:style-name="T2">6 marca 202o na adres mailowy: </text:span><text:a xlink:type="simple" xlink:href="mailto:gorska.a@i.zsp2.gdynia" text:style-name="Internet_20_link" text:visited-style-name="Visited_20_Internet_20_Link"><text:span text:style-name="T2">gorska.a@i.zsp2.gdynia</text:span></text:a><text:span text:style-name="T2">.pl </text:span></text:p>
      <text:p text:style-name="P2"/>
      <text:p text:style-name="P5">IV. Zasady konkursu</text:p>
      <text:p text:style-name="P5"/>
      <text:p text:style-name="P2">1.Praca konkursowa nie może naruszać praw osób trzecich, przepisów prawa oraz musi być zgodna z normami obyczajowymi.</text:p>
      <text:p text:style-name="P2"><text:s/>2.Uczestnik konkursu udziela Organizatorom bezterminowej i nieodpłatnej zgody na korzystanie z prac konkursowych, z podaniem imienia i nazwiska autora, w celach promocyjno-marketingowych, stosownie do potrzeb Organizatorów, między innymi na stronie internetowej <text:span text:style-name="T2">i stronie fb </text:span><text:s/>Organizatorów.</text:p>
      <text:p text:style-name="P2">3.Organizator zastrzega sobie prawo do wykluczenia z konkursu prac sprzecznych zprzepisami prawa, zasadami etyki lub z innych względów sprawiających, że nie nadają się one do publicznej prezentacji. </text:p>
      <text:p text:style-name="P2">4.Uczestnik konkursu może zgłosić jeden <text:span text:style-name="T2">film.</text:span> </text:p>
      <text:p text:style-name="P2"/>
      <text:p text:style-name="P9"><text:span text:style-name="T4">V. </text:span><text:span text:style-name="T3">Ogłoszenie wyników </text:span><text:span text:style-name="T5">i nagrody</text:span></text:p>
      <text:p text:style-name="P10"/>
      <text:p text:style-name="P11"><text:span text:style-name="T4">T</text:span><text:span text:style-name="T3">ermin <text:s/>ogłoszeni</text:span><text:span text:style-name="T4">a</text:span><text:span text:style-name="T3"> wyników zostanie podany na stronie internetowej szkoły.</text:span> <text:span text:style-name="T6">N</text:span>agrody <text:s/>ufundowane przez PEWIK. </text:p>
      <text:p text:style-name="P8"/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sans-serif" svg:font-family="sans-serif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0-20T23:40:51.940000000</meta:creation-date>
    <meta:generator>LibreOffice/6.2.3.2$Windows_x86 LibreOffice_project/aecc05fe267cc68dde00352a451aa867b3b546ac</meta:generator>
    <dc:date>2019-11-22T09:32:12.764000000</dc:date>
    <meta:editing-duration>PT9M35S</meta:editing-duration>
    <meta:editing-cycles>4</meta:editing-cycles>
    <meta:document-statistic meta:table-count="0" meta:image-count="0" meta:object-count="0" meta:page-count="2" meta:paragraph-count="25" meta:word-count="314" meta:character-count="2386" meta:non-whitespace-character-count="2078"/>
  </office:meta>
</office:document-meta>
</file>